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e3caeb3c5257d9c37a5d4aaee08fb27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what_s_new_what_s_to_do_am_wiggy"/>What´s new, what´s to do am WiGGY?<text:bookmark-end text:name="what_s_new_what_s_to_do_am_wiggy"/></text:h>
      <text:p text:style-name="Text_20_body">Hier könnte die Schulleitung Neuigkeiten transparent und zeitnah publizieren.</text:p>
      <text:p text:style-name="Text_20_body">Eine von hier abgesetzte Infomail an alle KollegInnen mit dem dazugehörigen Link zu dieser Seite ermöglicht eine direkten und bequemen Zugang.</text:p>
      <text:p text:style-name="Horizontal_20_Line"/>
      <text:h text:style-name="Heading_20_2" text:outline-level="2"><text:bookmark-start text:name="rueckblick_1017_18"/>Rückblick 1017/18<text:bookmark-end text:name="rueckblick_1017_18"/></text:h>
      <text:p text:style-name="Text_20_body">Lorem ipsum dolor sit amet, consetetur sadipscing elitr, sed diam nonumy eirmod tempor invidunt ut labore et dolore magna aliquyam erat, sed diam voluptua. At vero eos et accusam et justo duo dolores et ea rebum. Stet clita kasd gubergren, no sea takimata sanctus est Lorem ipsum dolor sit amet. Lorem ipsum dolor sit amet, consetetur sadipscing elitr, sed diam nonumy eirmod tempor invidunt ut labore et dolore magna aliquyam erat, sed diam voluptua. At vero eos et accusam et justo duo dolores et ea rebum. Stet clita kasd gubergren, no sea takimata sanctus est Lorem ipsum dolor sit amet.</text:p>
      <text:h text:style-name="Heading_20_2" text:outline-level="2"><text:bookmark-start text:name="elternbrief_von_10._.2018"/>Elternbrief von 10.??.2018<text:bookmark-end text:name="elternbrief_von_10._.2018"/></text:h>
      <text:p text:style-name="Text_20_body">Lorem ipsum dolor sit amet, consetetur sadipscing elitr, sed diam nonumy eirmod tempor invidunt ut labore et dolore magna aliquyam erat, sed diam voluptua. At vero eos et accusam et justo duo dolores et ea rebum. Stet clita kasd gubergren, no sea takimata sanctus est Lorem ipsum dolor sit amet. Lorem ipsum dolor sit amet, consetetur sadipscing elitr, sed diam nonumy eirmod tempor invidunt ut labore et dolore magna aliquyam erat, sed diam voluptua. At vero eos et accusam et justo duo dolores et ea rebum. Stet clita kasd gubergren, no sea takimata sanctus est Lorem ipsum dolor sit amet.</text:p>
      <text:h text:style-name="Heading_20_3" text:outline-level="3"><text:bookmark-start text:name="das_ist_ein_neuer_beitrag"/>Das ist ein neuer Beitrag<text:bookmark-end text:name="das_ist_ein_neuer_beitrag"/></text:h>
      <text:p text:style-name="Text_20_body">kjkjkgkgik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e3caeb3c5257d9c37a5d4aaee08fb27a.png" xlink:type="simple" xlink:show="embed" xlink:actuate="onLoad"/></draw:frame></text:p>
          </table:table-cell>
          <table:table-cell table:style-name="pluginnoteimportant.B1" office:value-type="string">
            <text:p text:style-name="Text_20_body">importan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